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e1648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0e1648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0b623c" officeooo:paragraph-rsid="000c2fb8" fo:background-color="transparent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0e1648" fo:background-color="transparent" style:font-size-asian="14pt" style:language-asian="en" style:country-asian="US" style:font-name-complex="Times New Roman" style:font-size-complex="14pt"/>
    </style:style>
    <style:style style:name="T1" style:family="text">
      <style:text-properties officeooo:rsid="000caddb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fo:language="en" fo:country="US" officeooo:rsid="0034b28c" style:font-size-asian="14pt" style:language-asian="en" style:country-asian="US" style:font-size-complex="14pt"/>
    </style:style>
    <style:style style:name="T6" style:family="text">
      <style:text-properties fo:color="#000000" loext:opacity="100%" officeooo:rsid="0015e28b"/>
    </style:style>
    <style:style style:name="T7" style:family="text">
      <style:text-properties officeooo:rsid="00176db2"/>
    </style:style>
    <style:style style:name="T8" style:family="text">
      <style:text-properties officeooo:rsid="0015e28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О проведении экспертно-аналитического мероприятия</text:span></text:p>
      <text:p text:style-name="P1">Основание: Распоряжение контрольно-счетной палаты муниципального образования Курганинский район 05.11.2025 года № 88-РО.</text:p>
      <text:p text:style-name="P1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<text:span text:style-name="T8">ов</text:span> <text:span text:style-name="T2">постановлени</text:span><text:span text:style-name="T6">й</text:span><text:span text:style-name="T2"> администрации муниципального образования Курганинский район </text:span><text:span text:style-name="T3">«О внесении изменений в постановление администрации муниципального образования Курганинский район о</text:span><text:span text:style-name="T4">т </text:span><text:span text:style-name="T5">15</text:span><text:span text:style-name="T4"> августа 2024 года № 776 № «Об утверждении муниципальной программы муниципального образования Курганинский район «Развитие жилищно-коммунального хозяйства» на 2025-2030 годы»</text:span><text:span text:style-name="T3">.</text:span></text:p>
      <text:p text:style-name="P1">Заключени<text:span text:style-name="T8">е</text:span>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4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5:09.917000000</dc:date>
    <meta:editing-duration>PT6M1S</meta:editing-duration>
    <meta:editing-cycles>13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25" meta:character-count="1196" meta:non-whitespace-character-count="1075"/>
  </office:meta>
</office:document-meta>
</file>